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84a01120e1a6380fd0e38ec3647d6b.png"/>
  <manifest:file-entry manifest:media-type="image/png" manifest:full-path="Pictures/81689c992dee2d43d3537cb5a6f3d4d9.png"/>
  <manifest:file-entry manifest:media-type="image/png" manifest:full-path="Pictures/db5448cf44ea07d2170d0f715ad417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roct:working_with_isq_files"/><text:bookmark-start text:name="__RefHeading___import_isq_files_to_other_systems_1"/><text:bookmark-start text:name="import_isq_files_to_other_systems"/>Import ISQ files to other Systems<text:bookmark-end text:name="__RefHeading___import_isq_files_to_other_systems_1"/><text:bookmark-end text:name="import_isq_files_to_other_systems"/></text:h>
      <text:p text:style-name="Text_20_body">Once you've <text:a xlink:type="simple" xlink:href="https://wiki.davidhaberthuer.ch/microct/remote_access#ftpgetting_the_data_off_the_u40" text:style-name="Internet_20_link" text:visited-style-name="Visited_20_Internet_20_Link">copied</text:a> the .ISQ-files from the µCT onto your computer, you can import those files into <text:a xlink:type="simple" xlink:href="http://rsbweb.nih.gov/ij/" text:style-name="Internet_20_link" text:visited-style-name="Visited_20_Internet_20_Link">ImageJ</text:a> with the use of two different plugins.</text:p>
      <text:p text:style-name="Text_20_body">Below are two ways to import ISQ files </text:p>
      <text:h text:style-name="Heading_20_2" text:outline-level="2"><text:bookmark-start text:name="__RefHeading___the_scanco_way_2"/><text:bookmark-start text:name="the_scanco_way"/>The Scanco Way<text:bookmark-end text:name="__RefHeading___the_scanco_way_2"/><text:bookmark-end text:name="the_scanco_way"/></text:h>
      <text:p text:style-name="Text_20_body">Andres Laib from SCANCO once sent me a bunch of ImageJ Plugins which can be used to read ISQ files. They are all contained in <text:a xlink:type="simple" xlink:href="https://wiki.davidhaberthuer.ch/microct/isqtoimagej.zip" text:style-name="Internet_20_link" text:visited-style-name="Visited_20_Internet_20_Link">this zip file</text:a> (10 kB).</text:p>
      <text:p text:style-name="Text_20_body"><draw:frame draw:style-name="mediaright" draw:name="0" text:anchor-type="paragraph" draw:z-index="0" svg:width="5.2916666666667cm" style:rel-width="100%" svg:height="4.0374729437229cm" style:rel-height="scale"><draw:image xlink:href="Pictures/3984a01120e1a6380fd0e38ec3647d6b.png" xlink:type="simple" xlink:show="embed" xlink:actuate="onLoad"/></draw:frame>To install, copy the .class-files from this archive to the “plugins” folder of ImageJ, then choose “Plugins → Shortcuts → Install Plugin” to install the plugin into the Plugins Menu (see image on the right). </text:p>
      <text:p text:style-name="Text_20_body"><draw:frame draw:style-name="mediaright" draw:name="1" text:anchor-type="paragraph" draw:z-index="1" svg:width="3.96875cm" style:rel-width="100%" svg:height="3.3548785971223cm" style:rel-height="scale"><draw:image xlink:href="Pictures/81689c992dee2d43d3537cb5a6f3d4d9.png" xlink:type="simple" xlink:show="embed" xlink:actuate="onLoad"/></draw:frame>In the following dialog choose the plugin you want to install (Import_ISQ), put it into the Import Menu and set the command to “Import ISQ” (as shown in the image to the right).</text:p>
      <text:p text:style-name="Text_20_body">After successful installation of the plugin, you can use it by choosing: P“lugins → Import ISQ”.</text:p>
      <text:p text:style-name="Text_20_body">If the ISQ file you want to read is too large for your current ImageJ install, increase its memory under “Edit → Options → Memory &amp; Threads” (or use <text:a xlink:type="simple" xlink:href="http://pacific.mpi-cbg.de" text:style-name="Internet_20_link" text:visited-style-name="Visited_20_Internet_20_Link">Fiji</text:a>).</text:p>
      <text:h text:style-name="Heading_20_2" text:outline-level="2"><text:bookmark-start text:name="__RefHeading___karl-heinz_kunzelmann_way_3"/><text:bookmark-start text:name="karl-heinz_kunzelmann_way"/>Karl-Heinz Kunzelmann Way<text:bookmark-end text:name="__RefHeading___karl-heinz_kunzelmann_way_3"/><text:bookmark-end text:name="karl-heinz_kunzelmann_way"/></text:h>
      <text:p text:style-name="Text_20_body">Prof. Dr. Karl-Heinz Kunzelmann has also written a nice ImageJ Plugin to import ISQ files. Find all the details on this plugin on <text:a xlink:type="simple" xlink:href="http://www.dent.med.uni-muenchen.de/~kkunzelm/exponent-0.96.3/index.php?section=49" text:style-name="Internet_20_link" text:visited-style-name="Visited_20_Internet_20_Link">his website</text:a>. I actually prefer this one to “the SCANCO way”, since Mr. Kunzelmanns plugin also plays nicely with the brightness of the imported ISQ files.</text:p>
      <text:p text:style-name="Text_20_body">The plugin files are mirrored here: <text:a xlink:type="simple" xlink:href="https://wiki.davidhaberthuer.ch/microct/khks_microct.zip" text:style-name="Internet_20_link" text:visited-style-name="Visited_20_Internet_20_Link">khks_microct.zip</text:a>. Fully copyright to and property of <text:a xlink:type="simple" xlink:href="http://kunzelmann.de" text:style-name="Internet_20_link" text:visited-style-name="Visited_20_Internet_20_Link">Prof. Dr. Karl-Heinz Kunzelmann</text:a>.</text:p>
      <text:p text:style-name="Text_20_body"><draw:frame draw:style-name="mediaright" draw:name="2" text:anchor-type="paragraph" draw:z-index="2" svg:width="5.2916666666667cm" style:rel-width="100%" svg:height="10.638454861111cm" style:rel-height="scale"><draw:image xlink:href="Pictures/db5448cf44ea07d2170d0f715ad41769.png" xlink:type="simple" xlink:show="embed" xlink:actuate="onLoad"/></draw:frame>After copying the files to to the plugin folder of ImageJ, you'll find the ISQ import under “File → Import → KHKs Scanco microCT ISQ FileReader” (see image to the righ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5:47</meta:creation-date>
    <dc:creator>Generated</dc:creator>
    <dc:date>2026-09-02T08::35:47</dc:date>
    <dc:language>en-US</dc:language>
    <meta:editing-cycles>1</meta:editing-cycles>
    <meta:editing-duration>PT0S</meta:editing-duration>
    <dc:title>microct:working_with_isq_files</dc:title>
  </office:meta>
</office:document-meta>
</file>